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астасия-ракова-назвала-самые-востребованные-профессии-в-москве"/>Анастасия Ракова назвала самые востребованные профессии в Москве<text:bookmark-end text:name="анастасия-ракова-назвала-самые-востребованные-профессии-в-москве"/></text:h>
      <text:p text:style-name="First_20_paragraph">17.01.2025</text:p>
      <text:p text:style-name="Text_20_body">В центре «Профессии будущего» назвали сферы, где для соискателей представлено наибольшее количество предложений о работе. Больше всего вакансий в городе — в торговле и финансах, промышленности, ИТ-секторе, транспорте и строительстве. Об этом сообщила Анастасия Ракова, заместитель Мэра Москвы по вопросам социального развития.</text:p>
      <text:p text:style-name="Text_20_body"><text:span text:style-name="T1">«Начало года — один из самых благоприятных периодов для поиска работы или выбора новой профессии. В экономике города заняты свыше 8 миллионов человек, и квалифицированные работники высоко востребованы во всех отраслях. Наибольшая потребность в кадрах по-прежнему остается в таких сферах, как торговля и финансы, промышленность, транспорт и логистика, информационные технологии, строительство. Всего в городе насчитывается более 500 тысяч вакансий для специалистов любого уровня и квалификации. Высокий спрос сохраняется на кандидатов со средним профессиональным образованием — для них доступно более 75 процентов от общего числа предложений на рынке. Хорошо понимая запрос работодателей и потребность в подготовке кадров, уже второй год в центре «Профессии будущего» мы проводим программу комплексной профориентации для учащихся девятых классов, чтобы помочь им сориентироваться в мире востребованных профессий, возможностях для построения карьеры и выбора образовательной траектории. Для взрослых соискателей в центре доступны 75 коротких программ обучения, которые позволяют освоить новую специальность максимум за 3,5 месяца и успешно трудоустроиться»,</text:span> — рассказала Анастасия Ракова.</text:p>
      <text:p text:style-name="Text_20_body">В 2025 году спрос на квалифицированные кадры продолжит расти, и задача города –– готовить специалистов будущего уже сегодня. Только за прошлый год более 75 тысяч школьников стали участниками программы комплексной профориентации, а 20 тысяч взрослых соискателей прошли короткие программы обучения и освоили новую профессию.</text:p>
      <text:p text:style-name="Text_20_body">Наибольшее количество предложений представлено в сфере торговли и финансов — более 140 тысяч вакансий, среди которых позиции менеджера по продажам, продавца-консультанта, специалиста по работе с маркетплейсами и мерчандайзера, а также брокера, финансового аналитика, трейдера, менеджера по кредитованию.</text:p>
      <text:p text:style-name="Text_20_body">В промышленном секторе доступно свыше 56 тысяч актуальных вакансий. Производственным предприятиям требуются токари, операторы станков с числовым программным управлением, сварщики, монтажники радиоэлектронной аппаратуры и приборов.</text:p>
      <text:p text:style-name="Text_20_body">Сфера транспорта и логистики также насчитывает более 56 тысяч предложений для соискателей. Высоко востребованы инспекторы транспортной безопасности, водители и специалисты по организации перевозок.</text:p>
      <text:p text:style-name="Text_20_body">Кроме того, высокий спрос сохраняется на сотрудников из сферы информационных технологий. Число вакансий по этому направлению превышает 53 тысячи. Работодатели нанимают программистов, аналитиков данных, веб-дизайнеров, тестировщиков и специалистов по кибербезопасности.</text:p>
      <text:p text:style-name="Text_20_body">Также в рейтинг сфер с наибольшим количеством вакансий входит строительная отрасль — свыше 43 тысяч вакансий. Работодателям требуются инженеры производственно-технического отдела, геодезисты, каменщики, штукатуры, архитекторы, электромонтажники.</text:p>
      <text:p text:style-name="Text_20_body"><text:span text:style-name="T1">Служба занятости населения города Москвы — крупнейший государственный кадровый оператор, который помогает жителям столицы в поиске работы. В его структуру входят офисы трудоустройства, многие из которых расположены в центрах госуслуг «Мои документы». Флагманские центры открыты по адресам: улица Куусинена, дом 2, корпус 1 и улица Шаболовка, дом 48.</text:span> <text:a xlink:type="simple" xlink:href="https://dszn.ru/department/subordinate/1288" office:name=""><text:span text:style-name="Definition"><text:span text:style-name="T1">Специализированный центр занятости «Моя карьера»</text:span></text:span></text:a> находится на улице Сергия Радонежского (дом 1, строение 1).</text:p>
      <text:p text:style-name="Text_20_body">В <text:a xlink:type="simple" xlink:href="https://dszn.ru/department/subordinate/2665" office:name=""><text:span text:style-name="Definition"><text:span text:style-name="T1">центре «Профессии будущего»</text:span></text:span></text:a> (улица Щепкина, дом 38, строение 1) максимум за три с половиной месяца можно освоить одну из 75 востребованных профессий в различных отраслях экономики. Трудоустроиться после завершения обучения помогут карьерные наставники. В числе партнеров центра более трех тысяч работодателей. Помимо этого, здесь проводится программа комплексной профориентации для учеников девятых классов.</text:p>
      <text:p text:style-name="Text_20_body"><text:line-break/></text:p>
      <text:p text:style-name="Text_20_body">Адрес страницы: <text:a xlink:type="simple" xlink:href="http://eduprof.mos.ru/presscenter/news/detail/12762483.html" office:name=""><text:span text:style-name="Definition">http://eduprof.mos.ru/presscenter/news/detail/12762483.html</text:span></text:a></text:p>
      <text:p text:style-name="Text_20_body"><text:a xlink:type="simple" xlink:href="http://eduprof.mos.ru" office:name=""><text:span text:style-name="Definition">ГБОУ города Москвы ДПО Центр «Профессионал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01:09:45Z</meta:creation-date>
    <dc:date>2025-02-20T01:09:45Z</dc:date>
  </office:meta>
</office:document-meta>
</file>